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C800000118BA372F1E.jpg"/>
  <manifest:file-entry manifest:media-type="image/jpeg" manifest:full-path="Pictures/10000000000000C800000118248309AE.jpg"/>
  <manifest:file-entry manifest:media-type="image/jpeg" manifest:full-path="Pictures/10000000000000C800000118BB5DF5B7.jpg"/>
  <manifest:file-entry manifest:media-type="image/jpeg" manifest:full-path="Pictures/10000000000000C800000118C05DDC47.jpg"/>
  <manifest:file-entry manifest:media-type="image/jpeg" manifest:full-path="Pictures/10000000000000C800000118FC0AC708.jpg"/>
  <manifest:file-entry manifest:media-type="image/jpeg" manifest:full-path="Pictures/10000000000000C8000001186A4B991A.jpg"/>
  <manifest:file-entry manifest:media-type="image/jpeg" manifest:full-path="Pictures/10000000000000C800000118ED854902.jpg"/>
  <manifest:file-entry manifest:media-type="image/png" manifest:full-path="Pictures/1000020100000628000001944B1C0D21.png"/>
  <manifest:file-entry manifest:media-type="image/jpeg" manifest:full-path="Pictures/1000000000000438000004386AF39259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Objekt_20_ohne_20_Füllung_20_und_20_ohne_20_Lini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Objekt_20_ohne_20_Füllung_20_und_20_ohne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Standard">
        <draw:frame draw:style-name="gr1" draw:text-style-name="P1" draw:layer="layout" svg:width="10.5cm" svg:height="1.8cm" svg:x="4.8cm" svg:y="1.1cm">
          <draw:image xlink:href="Pictures/1000020100000628000001944B1C0D21.png" xlink:type="simple" xlink:show="embed" xlink:actuate="onLoad">
            <text:p/>
          </draw:image>
        </draw:frame>
        <draw:frame draw:style-name="gr1" draw:text-style-name="P1" draw:layer="layout" svg:width="6.4cm" svg:height="8.2cm" svg:x="7.3cm" svg:y="12.5cm">
          <draw:image xlink:href="Pictures/10000000000000C800000118BB5DF5B7.jpg" xlink:type="simple" xlink:show="embed" xlink:actuate="onLoad">
            <text:p/>
          </draw:image>
        </draw:frame>
        <draw:frame draw:style-name="gr1" draw:text-style-name="P1" draw:layer="layout" svg:width="6.2cm" svg:height="9.6cm" svg:x="1cm" svg:y="2.8cm">
          <draw:image xlink:href="Pictures/10000000000000C800000118ED854902.jpg" xlink:type="simple" xlink:show="embed" xlink:actuate="onLoad">
            <text:p/>
          </draw:image>
        </draw:frame>
        <draw:frame draw:style-name="gr1" draw:text-style-name="P1" draw:layer="layout" svg:width="6.1cm" svg:height="9.5cm" svg:x="13.8cm" svg:y="2.8cm">
          <draw:image xlink:href="Pictures/10000000000000C800000118BA372F1E.jpg" xlink:type="simple" xlink:show="embed" xlink:actuate="onLoad">
            <text:p/>
          </draw:image>
        </draw:frame>
        <draw:frame draw:style-name="gr1" draw:text-style-name="P1" draw:layer="layout" svg:width="6.1cm" svg:height="8.2cm" svg:x="1.1cm" svg:y="12.5cm">
          <draw:image xlink:href="Pictures/10000000000000C800000118FC0AC708.jpg" xlink:type="simple" xlink:show="embed" xlink:actuate="onLoad">
            <text:p/>
          </draw:image>
        </draw:frame>
        <draw:frame draw:style-name="gr2" draw:text-style-name="P1" draw:layer="layout" svg:width="6.068cm" svg:height="7.886cm" svg:x="1.132cm" svg:y="20.7cm">
          <draw:image xlink:href="Pictures/10000000000000C800000118248309AE.jpg" xlink:type="simple" xlink:show="embed" xlink:actuate="onLoad">
            <text:p/>
          </draw:image>
        </draw:frame>
        <draw:frame draw:style-name="gr2" draw:text-style-name="P1" draw:layer="layout" svg:width="6.5cm" svg:height="9.577cm" svg:x="7.2cm" svg:y="2.8cm">
          <draw:image xlink:href="Pictures/10000000000000C800000118C05DDC47.jpg" xlink:type="simple" xlink:show="embed" xlink:actuate="onLoad">
            <text:p/>
          </draw:image>
        </draw:frame>
        <draw:frame draw:style-name="gr2" draw:text-style-name="P1" draw:layer="layout" svg:width="6.2cm" svg:height="8.3cm" svg:x="13.8cm" svg:y="12.4cm">
          <draw:image xlink:href="Pictures/10000000000000C8000001186A4B991A.jpg" xlink:type="simple" xlink:show="embed" xlink:actuate="onLoad">
            <text:p/>
          </draw:image>
        </draw:frame>
        <draw:frame draw:style-name="gr2" draw:text-style-name="P1" draw:layer="layout" svg:width="12.7cm" svg:height="7.899cm" svg:x="7.3cm" svg:y="20.7cm">
          <draw:image xlink:href="Pictures/1000000000000438000004386AF39259.jp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de" fo:country="DE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ohne_20_Linie" style:display-name="Objekt ohne Füllung und ohne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4-08-20T16:35:52.78</meta:creation-date>
    <dc:date>2026-08-25T16:10:15.31</dc:date>
    <meta:editing-duration>PT2H54M33S</meta:editing-duration>
    <meta:editing-cycles>11</meta:editing-cycles>
    <meta:generator>OpenOffice/4.1.15$Win32 OpenOffice.org_project/4115m2$Build-9813</meta:generator>
    <meta:document-statistic meta:object-count="9"/>
  </office:meta>
</office:document-meta>
</file>